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7F9000000E666623FB15BA9484B.png" manifest:media-type="image/png"/>
  <manifest:file-entry manifest:full-path="Pictures/10000201000007FB0000013DD01FDFE010E60599.png" manifest:media-type="image/png"/>
  <manifest:file-entry manifest:full-path="Pictures/10000201000007FE000003DBFB7F4BCDF6968922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Quattrocento Sans" svg:font-family="'Quattrocento Sans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Quattrocento Sans1" svg:font-family="'Quattrocento Sans'" style:font-family-generic="system" style:font-pitch="variable"/>
  </office:font-face-decls>
  <office:automatic-styles>
    <style:style style:name="Table1" style:family="table">
      <style:table-properties style:width="6.0014in" fo:margin-left="0in" fo:margin-top="0in" fo:margin-bottom="0in" table:align="left"/>
    </style:style>
    <style:style style:name="Table1.A" style:family="table-column">
      <style:table-column-properties style:column-width="6.0014in"/>
    </style:style>
    <style:style style:name="Table1.1" style:family="table-row">
      <style:table-row-properties style:min-row-height="0.2188in" fo:keep-together="auto"/>
    </style:style>
    <style:style style:name="Table1.A1" style:family="table-cell">
      <style:table-cell-properties fo:padding-left="0.0785in" fo:padding-right="0.075in" fo:padding-top="0in" fo:padding-bottom="0in" fo:border="0.5pt solid #000000"/>
    </style:style>
    <style:style style:name="Table1.2" style:family="table-row">
      <style:table-row-properties style:min-row-height="0.3174in" fo:keep-together="auto"/>
    </style:style>
    <style:style style:name="Table1.6" style:family="table-row">
      <style:table-row-properties style:min-row-height="0.25in" fo:keep-together="auto"/>
    </style:style>
    <style:style style:name="P1" style:family="paragraph" style:parent-style-name="Standard">
      <style:paragraph-properties fo:line-height="100%"/>
    </style:style>
    <style:style style:name="P2" style:family="paragraph" style:parent-style-name="Standard">
      <style:text-properties fo:color="#4f8fa9" style:font-name="Calibri" fo:font-weight="bold" style:font-name-asian="Calibri1" style:font-weight-asian="bold" style:font-name-complex="Calibri1" style:font-weight-complex="bold"/>
    </style:style>
    <style:style style:name="P3" style:family="paragraph" style:parent-style-name="Standard">
      <style:text-properties fo:color="#4f8fa9" style:font-name="Calibri" fo:font-size="13pt" fo:font-weight="bold" style:font-name-asian="Calibri1" style:font-size-asian="13pt" style:font-weight-asian="bold" style:font-name-complex="Calibri1" style:font-size-complex="13pt" style:font-weight-complex="bold"/>
    </style:style>
    <style:style style:name="P4" style:family="paragraph" style:parent-style-name="Standard">
      <style:paragraph-properties fo:margin-top="0.028in" fo:margin-bottom="0.028in" loext:contextual-spacing="false" fo:line-height="100%"/>
    </style:style>
    <style:style style:name="P5" style:family="paragraph" style:parent-style-name="Standard">
      <style:paragraph-properties fo:margin-top="0in" fo:margin-bottom="0in" loext:contextual-spacing="false" fo:line-height="100%"/>
    </style:style>
    <style:style style:name="P6" style:family="paragraph" style:parent-style-name="Standard">
      <style:paragraph-properties fo:margin-top="0in" fo:margin-bottom="0in" loext:contextual-spacing="false" fo:line-height="100%"/>
      <style:text-properties style:font-name="Quattrocento Sans" fo:font-size="10.5pt" style:font-name-asian="Quattrocento Sans1" style:font-size-asian="10.5pt" style:font-name-complex="Quattrocento Sans1" style:font-size-complex="10.5pt"/>
    </style:style>
    <style:style style:name="P7" style:family="paragraph" style:parent-style-name="Standard">
      <style:paragraph-properties fo:margin-top="0in" fo:margin-bottom="0in" loext:contextual-spacing="false" fo:line-height="100%" fo:break-before="page"/>
    </style:style>
    <style:style style:name="P8" style:family="paragraph" style:parent-style-name="Standard">
      <style:paragraph-properties fo:margin-left="0in" fo:margin-right="0.2362in" fo:margin-top="0in" fo:margin-bottom="0in" loext:contextual-spacing="false" fo:line-height="100%" fo:text-align="justify" style:justify-single-word="false" fo:text-indent="0in" style:auto-text-indent="false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10" style:family="paragraph" style:parent-style-name="Standard" style:master-page-name="Standard">
      <style:paragraph-properties style:page-number="1"/>
    </style:style>
    <style:style style:name="P11" style:family="paragraph" style:parent-style-name="Frame_20_contents">
      <style:text-properties style:use-window-font-color="true"/>
    </style:style>
    <style:style style:name="P12" style:family="paragraph" style:parent-style-name="Frame_20_contents">
      <style:paragraph-properties fo:margin-left="0in" fo:margin-right="0in" fo:margin-top="0in" fo:margin-bottom="0in" loext:contextual-spacing="false" fo:line-height="0.1791in" fo:text-align="start" style:justify-single-word="false" fo:text-indent="0in" style:auto-text-indent="false"/>
    </style:style>
    <style:style style:name="P13" style:family="paragraph">
      <loext:graphic-properties draw:fill="none"/>
      <style:paragraph-properties fo:text-align="center"/>
    </style:style>
    <style:style style:name="P1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2a4e5c" style:font-name="Calibri" fo:font-size="28pt" fo:font-weight="bold" style:font-name-asian="Calibri1" style:font-size-asian="28pt" style:font-weight-asian="bold" style:font-name-complex="Calibri1" style:font-size-complex="28pt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fo:font-weight="bold" style:font-style-asian="italic" style:font-weight-asian="bold" style:font-style-complex="italic" style:font-weight-complex="bold"/>
    </style:style>
    <style:style style:name="T4" style:family="text">
      <style:text-properties fo:color="#4f8fa9" style:font-name="Calibri" fo:font-size="13pt" fo:font-weight="bold" style:font-name-asian="Calibri1" style:font-size-asian="13pt" style:font-weight-asian="bold" style:font-name-complex="Calibri1" style:font-size-complex="13pt" style:font-weight-complex="bold"/>
    </style:style>
    <style:style style:name="T5" style:family="text">
      <style:text-properties style:font-name="Quattrocento Sans" fo:font-size="10.5pt" fo:font-weight="bold" style:font-name-asian="Quattrocento Sans1" style:font-size-asian="10.5pt" style:font-weight-asian="bold" style:font-name-complex="Quattrocento Sans1" style:font-size-complex="10.5pt" style:font-weight-complex="bold"/>
    </style:style>
    <style:style style:name="T6" style:family="text">
      <style:text-properties style:font-name="Quattrocento Sans" fo:font-size="10.5pt" style:font-name-asian="Quattrocento Sans1" style:font-size-asian="10.5pt" style:font-name-complex="Quattrocento Sans1" style:font-size-complex="10.5pt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Calibri" fo:font-size="10pt" fo:font-style="normal" fo:font-weight="normal" style:font-name-asian="Calibri1" style:font-size-asian="10pt" style:font-style-asian="normal" style:font-weight-asian="normal" style:font-name-complex="Calibri1"/>
    </style:style>
    <style:style style:name="fr1" style:family="graphic" style:parent-style-name="Frame">
      <style:graphic-properties style:vertical-pos="top" style:vertical-rel="paragraph" style:horizontal-pos="from-left" style:horizontal-rel="paragraph" draw:opacity="0%" fo:padding-left="0in" fo:padding-right="0in" fo:padding-top="0in" fo:padding-bottom="0.2083in" fo:border="none" draw:textarea-vertical-align="bottom"/>
    </style:style>
    <style:style style:name="fr2" style:family="graphic" style:parent-style-name="Graphics">
      <style:graphic-properties fo:margin-left="0.1252in" fo:margin-right="0.1252in" fo:margin-top="0in" fo:margin-bottom="0in" style:run-through="background" style:wrap="parallel" style:number-wrapped-paragraphs="no-limit" style:wrap-contour="false" style:vertical-pos="top" style:vertical-rel="page" style:horizontal-pos="from-left" style:horizontal-rel="page-content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middle" style:vertical-rel="page-content" style:horizontal-pos="center" style:horizontal-rel="paragraph" draw:wrap-influence-on-position="once-concurrent" style:flow-with-text="false"/>
    </style:style>
    <style:style style:name="gr2" style:family="graphic" style:parent-style-name="Graphics">
      <style:graphic-properties draw:stroke="none" svg:stroke-width="0in" draw:fill="none" draw:textarea-vertical-align="bottom" draw:auto-grow-height="false" fo:min-height="0.2882in" fo:min-width="0.4965in" fo:padding-top="0in" fo:padding-bottom="0.2083in" fo:padding-left="0in" fo:padding-right="0in" fo:wrap-option="wrap"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Python: Fundamentos para Engenharia de Dados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"><text:span text:style-name="T2">Curso:</text:span> Python - Fundamentos para Engenharia de Dados</text:p>
          </table:table-cell>
        </table:table-row>
        <table:table-row table:style-name="Table1.2">
          <table:table-cell table:style-name="Table1.A1" office:value-type="string">
            <text:p text:style-name="P4"><text:span text:style-name="T2">Carga Horária</text:span><text:span text:style-name="T3">:</text:span> <text:s/>18 horas (10h ao vivo + 8h de atividades orientadas)</text:p>
            <text:p text:style-name="P4">10h — aulas conceituais + demos guiadas </text:p>
            <text:p text:style-name="P4">6h — hands-on (lógica, estruturas, funções, arquivos) </text:p>
            <text:p text:style-name="P4">2h — fixação por módulo</text:p>
          </table:table-cell>
        </table:table-row>
        <table:table-row table:style-name="Table1.2">
          <table:table-cell table:style-name="Table1.A1" office:value-type="string">
            <text:p text:style-name="P4"><text:span text:style-name="T2">Categorias:</text:span> <text:s/>Programação; Engenharia de Dados; Análise de Dados</text:p>
          </table:table-cell>
        </table:table-row>
        <table:table-row table:style-name="Table1.2">
          <table:table-cell table:style-name="Table1.A1" office:value-type="string">
            <text:p text:style-name="P4"><text:span text:style-name="T2">Nível: </text:span>Iniciante</text:p>
          </table:table-cell>
        </table:table-row>
        <table:table-row table:style-name="Table1.2">
          <table:table-cell table:style-name="Table1.A1" office:value-type="string">
            <text:p text:style-name="P4"><text:span text:style-name="T2">Plataforma: </text:span>Open Source</text:p>
          </table:table-cell>
        </table:table-row>
        <table:table-row table:style-name="Table1.6">
          <table:table-cell table:style-name="Table1.A1" office:value-type="string">
            <text:p text:style-name="P1"><text:span text:style-name="T2">Especialista:</text:span> A definir</text:p>
          </table:table-cell>
        </table:table-row>
        <table:table-row table:style-name="Table1.6">
          <table:table-cell table:style-name="Table1.A1" office:value-type="string">
            <text:p text:style-name="P1"><text:span text:style-name="T2">Formato: </text:span>Ao vivo</text:p>
          </table:table-cell>
        </table:table-row>
      </table:table>
      <text:p text:style-name="P2"/>
      <text:p text:style-name="Standard"><text:span text:style-name="T4">Sobre o curso</text:span></text:p>
      <text:p text:style-name="P5"/>
      <text:p text:style-name="Standard">Em ambientes de dados, Python é uma das linguagens mais utilizadas para <text:span text:style-name="T2">automatizar processos, manipular dados e integrar sistemas</text:span>. Profissionais iniciantes frequentemente sabem “um pouco de Python”, mas enfrentam dificuldades para aplicar a linguagem de forma consistente no <text:span text:style-name="T2">contexto real de Engenharia de Dados</text:span>, onde clareza, organização e leitura de código são essenciais.</text:p>
      <text:p text:style-name="Standard">O curso <text:span text:style-name="T2">Linguagem Python – Fundamentos para Engenharia de Dados</text:span> foi desenvolvido para profissionais que estão iniciando na área e precisam aprender a <text:span text:style-name="T2">usar Python como ferramenta de trabalho</text:span>, entendendo como estruturar código, manipular dados básicos e resolver problemas simples do dia a dia em pipelines de dados.</text:p>
      <text:p text:style-name="Standard">Neste nível, o foco está em desenvolver <text:span text:style-name="T2">base sólida de lógica, sintaxe e leitura de código Python</text:span>, sempre conectando os conceitos a situações práticas de dados. O curso prepara o participante para <text:span text:style-name="T2">entender scripts existentes, escrever rotinas simples e dialogar tecnicamente com equipes</text:span>, formando a base para atuação como <text:span text:style-name="T2">Data Engineer Júnior</text:span>.</text:p>
      <text:p text:style-name="P3"/>
      <text:p text:style-name="P7"><text:span text:style-name="T4">Módulos do Curso</text:span></text:p>
      <text:p text:style-name="P5"/>
      <text:p text:style-name="P6"/>
      <text:p text:style-name="P5"><text:span text:style-name="T5">Módulo 1 — Python no contexto de Engenharia de Dados</text:span><text:span text:style-name="T6"><text:line-break/>— Por que Python é essencial em dados<text:line-break/>— Diferença entre Python genérico e Python para dados<text:line-break/>— Casos reais de uso em pipelines</text:span></text:p>
      <text:p text:style-name="P6"/>
      <text:p text:style-name="P5"><text:span text:style-name="T5">Módulo 2 — Fundamentos da Linguagem Python</text:span><text:span text:style-name="T6"><text:line-break/>— Variáveis, tipos de dados e operadores<text:line-break/>— Estruturas de controle (if, for, while)<text:line-break/>— Escrita e leitura de código</text:span></text:p>
      <text:p text:style-name="P6"/>
      <text:p text:style-name="P5"><text:span text:style-name="T5">Módulo 3 — Estruturas de Dados em Python</text:span><text:span text:style-name="T6"><text:line-break/>— Listas, dicionários, tuplas e conjuntos<text:line-break/>— Manipulação básica de dados em memória<text:line-break/>— Boas práticas iniciais</text:span></text:p>
      <text:p text:style-name="P6"/>
      <text:p text:style-name="P5"><text:span text:style-name="T5">Módulo 4 — Funções e Organização de Código</text:span><text:span text:style-name="T6"><text:line-break/>— Criação e uso de funções<text:line-break/>— Modularização<text:line-break/>— Docstrings e legibilidade</text:span></text:p>
      <text:p text:style-name="P6"/>
      <text:p text:style-name="P5"><text:span text:style-name="T5">Módulo 5 — Introdução à Manipulação de Dados</text:span><text:span text:style-name="T6"><text:line-break/>— Leitura e escrita de arquivos<text:line-break/>— Estruturas tabulares simples<text:line-break/>— Cuidados comuns em dados reais</text:span></text:p>
      <text:p text:style-name="P6"/>
      <text:p text:style-name="P5"/>
      <text:p text:style-name="Standard"><text:span text:style-name="T4">O que você vai aprender?</text:span></text:p>
      <text:p text:style-name="P5"><text:span text:style-name="T6">— Compreensão do papel do Python na Engenharia de Dados<text:line-break/>— Entendimento da sintaxe e lógica da linguagem Python<text:line-break/>— Uso de estruturas de dados para manipulação básica de informações<text:line-break/>— Escrita de funções e organização de código reutilizável<text:line-break/>— Leitura, interpretação e manutenção de scripts simples<text:line-break/>— Base técnica sólida para evolução em pipelines e ferramentas de dados</text:span></text:p>
      <text:p text:style-name="P6"/>
      <text:p text:style-name="Standard"><text:span text:style-name="T4">Pra quem é o curso?</text:span></text:p>
      <text:p text:style-name="P8">Este curso é indicado para:</text:p>
      <text:p text:style-name="P8"/>
      <text:p text:style-name="Standard">— Profissionais iniciantes em Engenharia de Dados<text:line-break/>— Pessoas que desejam aprender Python com foco em dados<text:line-break/>— Analistas ou desenvolvedores em transição para dados<text:line-break/>— Cientistas de dados em início de carreira<text:line-break/>— Pessoas que conhecem SQL e querem avançar em automação com Python</text:p>
      <text:p text:style-name="P3"/>
      <text:p text:style-name="Standard"><text:span text:style-name="T4">Pré-requisitos</text:span></text:p>
      <text:p text:style-name="P5">— Data Engineers Sêniores<text:line-break/>— Especialistas em Python para Dados<text:line-break/>— Profissionais responsáveis por pipelines complexos<text:line-break/>— Líderes técnicos em Engenharia de Dados</text:p>
      <text:p text:style-name="P5"><draw:frame draw:style-name="fr1" draw:name="Frame3" text:anchor-type="paragraph" svg:x="1.5236in" svg:width="0.4854in" svg:height="0.4854in" draw:z-index="12"><draw:text-box><text:p text:style-name="P11"/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Quattrocento Sans" svg:font-family="'Quattrocento Sans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Quattrocento Sans1" svg:font-family="'Quattrocento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none" fo:country="none" style:letter-kerning="false" style:font-name-asian="Calibri1" style:font-size-asian="12pt" style:language-asian="zh" style:country-asian="CN" style:font-name-complex="Calib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none" fo:country="none" style:letter-kerning="false" style:font-name-asian="Calibri1" style:font-size-asian="12pt" style:language-asian="zh" style:country-asian="CN" style:font-name-complex="Calibri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08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1665in" fo:margin-bottom="0in" loext:contextual-spacing="false" fo:line-height="100%" fo:keep-together="always" fo:keep-with-next="always"/>
      <style:text-properties fo:color="#2a4e5c" style:font-name="Calibri" fo:font-family="Calibri" style:font-family-generic="roman" style:font-pitch="variable" fo:font-size="28pt" fo:font-weight="bold" style:font-name-asian="Calibri1" style:font-family-asian="Calibri" style:font-family-generic-asian="system" style:font-pitch-asian="variable" style:font-size-asian="28pt" style:font-weight-asian="bold" style:font-name-complex="Calibri1" style:font-family-complex="Calibri" style:font-family-generic-complex="system" style:font-pitch-complex="variable" style:font-size-complex="28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028in" fo:margin-bottom="0in" loext:contextual-spacing="false" fo:line-height="100%" fo:keep-together="always" fo:keep-with-next="always"/>
      <style:text-properties fo:color="#4f8fa9" style:font-name="Calibri" fo:font-family="Calibri" style:font-family-generic="roman" style:font-pitch="variable" fo:font-size="13pt" fo:font-weight="bold" style:font-name-asian="Calibri1" style:font-family-asian="Calibri" style:font-family-generic-asian="system" style:font-pitch-asian="variable" style:font-size-asian="13pt" style:font-weight-asian="bold" style:font-name-complex="Calibri1" style:font-family-complex="Calibri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028in" fo:margin-bottom="0in" loext:contextual-spacing="false" fo:line-height="100%" fo:keep-together="always" fo:keep-with-next="always"/>
      <style:text-properties fo:color="#446b7e" style:font-name="Calibri" fo:font-family="Calibri" style:font-family-generic="roman" style:font-pitch="variable" fo:font-weight="bold" style:font-name-asian="Calibri1" style:font-family-asian="Calibri" style:font-family-generic-asian="system" style:font-pitch-asian="variable" style:font-weight-asian="bold" style:font-name-complex="Calibri1" style:font-family-complex="Calibri" style:font-family-generic-complex="system" style:font-pitch-complex="variable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028in" fo:margin-bottom="0in" loext:contextual-spacing="false" fo:line-height="100%" fo:keep-together="always" fo:keep-with-next="always"/>
      <style:text-properties fo:color="#2f5496" style:font-name="Calibri" fo:font-family="Calibri" style:font-family-generic="roman" style:font-pitch="variable" fo:font-style="italic" style:font-name-asian="Calibri1" style:font-family-asian="Calibri" style:font-family-generic-asian="system" style:font-pitch-asian="variable" style:font-style-asian="italic" style:font-name-complex="Calibri1" style:font-family-complex="Calibri" style:font-family-generic-complex="system" style:font-pitch-complex="variable" style:font-style-complex="italic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in" fo:margin-bottom="0in" loext:contextual-spacing="false" fo:line-height="100%"/>
      <style:text-properties style:font-name="Calibri" fo:font-family="Calibri" style:font-family-generic="roman" style:font-pitch="variable" fo:font-size="28pt" style:font-name-asian="Calibri1" style:font-family-asian="Calibri" style:font-family-generic-asian="system" style:font-pitch-asian="variable" style:font-size-asian="28pt" style:font-name-complex="Calibri1" style:font-family-complex="Calibri" style:font-family-generic-complex="system" style:font-pitch-complex="variable" style:font-size-complex="28pt"/>
    </style:style>
    <style:style style:name="Subtitle" style:family="paragraph" style:parent-style-name="normal" style:next-style-name="Standard" style:default-outline-level="" style:class="chapter">
      <style:text-properties fo:color="#4f8fa9" style:font-name="Calibri" fo:font-family="Calibri" style:font-family-generic="roman" style:font-pitch="variable" fo:font-weight="bold" style:font-name-asian="Calibri1" style:font-family-asian="Calibri" style:font-family-generic-asian="system" style:font-pitch-asian="variable" style:font-weight-asian="bold" style:font-name-complex="Calibri1" style:font-family-complex="Calibri" style:font-family-generic-complex="system" style:font-pitch-complex="variable" style:font-weight-complex="bold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rame_20_contents" style:display-name="Frame contents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MP2" style:family="paragraph">
      <loext:graphic-properties draw:fill="none"/>
      <style:paragraph-properties fo:text-align="center"/>
    </style:style>
    <style:style style:name="MP3" style:family="paragraph" style:parent-style-name="Frame_20_contents">
      <style:paragraph-properties fo:margin-left="0in" fo:margin-right="0in" fo:margin-top="0in" fo:margin-bottom="0in" loext:contextual-spacing="false" fo:line-height="0.1791in" fo:text-align="start" style:justify-single-word="false" fo:text-indent="0in" style:auto-text-indent="false"/>
    </style:style>
    <style:style style:name="MP4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Calibri" fo:font-size="10pt" fo:font-style="normal" fo:font-weight="normal" style:font-name-asian="Calibri1" style:font-size-asian="10pt" style:font-style-asian="normal" style:font-weight-asian="normal" style:font-name-complex="Calibri1"/>
    </style:style>
    <style:style style:name="Mfr1" style:family="graphic" style:parent-style-name="Graphics">
      <style:graphic-properties fo:margin-left="0.1252in" fo:margin-right="0.1252in" fo:margin-top="0in" fo:margin-bottom="0in" style:run-through="background" style:wrap="parallel" style:number-wrapped-paragraphs="no-limit" style:wrap-contour="false" style:vertical-pos="top" style:vertical-rel="page" style:horizontal-pos="from-left" style:horizontal-rel="page-content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Frame">
      <style:graphic-properties style:run-through="background" style:wrap="run-through" style:number-wrapped-paragraphs="no-limit" style:vertical-pos="from-top" style:vertical-rel="paragraph" style:horizontal-pos="from-left" style:horizontal-rel="paragraph" draw:opacity="0%" fo:padding-left="0in" fo:padding-right="0in" fo:padding-top="0in" fo:padding-bottom="0.2083in" fo:border="none" draw:textarea-vertical-align="bottom"/>
    </style:style>
    <style:style style:name="M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middle" style:vertical-rel="page-content" style:horizontal-pos="center" style:horizontal-rel="paragraph" draw:wrap-influence-on-position="once-concurrent" style:flow-with-text="false"/>
    </style:style>
    <style:style style:name="Mgr2" style:family="graphic" style:parent-style-name="Graphics">
      <style:graphic-properties draw:stroke="none" svg:stroke-width="0in" draw:fill="none" draw:textarea-vertical-align="bottom" draw:auto-grow-height="false" fo:min-height="0.2882in" fo:min-width="0.4965in" fo:padding-top="0in" fo:padding-bottom="0.2083in" fo:padding-left="0in" fo:padding-right="0in" fo:wrap-option="wrap"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4917in" fo:margin-bottom="0.4917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925in" fo:margin-left="0in" fo:margin-right="0in" fo:margin-bottom="0.4528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MP1"><draw:frame text:anchor-type="char" draw:z-index="2" draw:style-name="Mgr1" draw:text-style-name="MP2" svg:width="5.8969in" svg:height="2.8441in" svg:x="0.0043in" svg:y="3.6862in"><draw:image xlink:href="Pictures/10000201000007FE000003DBFB7F4BCDF6968922.png" xlink:type="simple" xlink:show="embed" xlink:actuate="onLoad"><text:p/></draw:image></draw:frame><draw:frame draw:style-name="Mfr1" draw:name="image2.png" text:anchor-type="char" svg:x="-2.1807in" svg:width="9.3055in" svg:height="1.1937in" draw:z-index="9"><draw:image xlink:href="Pictures/10000201000007FB0000013DD01FDFE010E60599.png" xlink:type="simple" xlink:show="embed" xlink:actuate="onLoad" loext:mime-type="image/png"/></draw:frame></text:p>
      </style:header>
      <style:footer>
        <text:p text:style-name="MP1"><draw:custom-shape text:anchor-type="paragraph" draw:z-index="5" draw:name="Image1" draw:style-name="Mgr2" draw:text-style-name="MP4" svg:width="0.4961in" svg:height="0.4961in" svg:x="1.5236in" svg:y="-11.0256in"><svg:desc>Informação Restrita - Conforme Política de Segurança Rox - NSI-02 - Item 3.4</svg:desc><text:p text:style-name="MP3"><text:span text:style-name="MT1">Informação Restrita - Conforme Política de Segurança Rox - NSI-02 - Item 3.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2" draw:name="image3.png" text:anchor-type="char" svg:x="-2.211in" svg:y="-0.3264in" svg:width="10.0236in" svg:height="1.0047in" draw:z-index="7"><draw:image xlink:href="Pictures/10000201000007F9000000E666623FB15BA9484B.png" xlink:type="simple" xlink:show="embed" xlink:actuate="onLoad" loext:mime-type="image/png"/></draw:frame></text:p>
      </style:footer>
    </style:master-page>
    <style:master-page style:name="First_20_Page" style:display-name="First Page" style:page-layout-name="Mpm2" style:next-style-name="Standard">
      <style:header>
        <text:p text:style-name="MP1"><draw:frame text:anchor-type="char" draw:z-index="0" draw:style-name="Mgr1" draw:text-style-name="MP2" svg:width="5.8969in" svg:height="2.8441in" svg:x="0.0008in" svg:y="0in"><draw:image xlink:href="Pictures/10000201000007FE000003DBFB7F4BCDF6968922.png" xlink:type="simple" xlink:show="embed" xlink:actuate="onLoad"><text:p/></draw:image></draw:frame></text:p>
      </style:header>
      <style:footer>
        <text:p text:style-name="MP1"><draw:frame draw:style-name="Mfr3" draw:name="Frame2" text:anchor-type="paragraph" svg:x="1.5236in" svg:y="-11.0256in" svg:width="0.4965in" svg:height="0.4965in" draw:z-index="0"><draw:text-box><text:p text:style-name="MP3"><text:span text:style-name="MT1">Informação Restrita - Conforme Política de Segurança Rox - NSI-02 - Item 3.4</text:span></text:p></draw:text-box></draw:frame><draw:custom-shape text:anchor-type="paragraph" draw:z-index="3" draw:name="Image2" draw:style-name="Mgr2" draw:text-style-name="MP4" svg:width="0.4961in" svg:height="0.4961in" svg:x="1.5236in" svg:y="-11.0256in"><svg:desc>Informação Restrita - Conforme Política de Segurança Rox - NSI-02 - Item 3.4</svg:desc><text:p text:style-name="MP3"><text:span text:style-name="MT1">Informação Restrita - Conforme Política de Segurança Rox - NSI-02 - Item 3.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2" meta:object-count="0" meta:page-count="2" meta:paragraph-count="30" meta:word-count="483" meta:character-count="3247" meta:non-whitespace-character-count="2751"/>
    <meta:generator>LibreOfficeDev/6.0.5.2$Linux_X86_64 LibreOffice_project/</meta:generator>
    <meta:user-defined meta:name="ClassificationContentMarkingFooterFontProps">#000000,10,Calibri</meta:user-defined>
    <meta:user-defined meta:name="ClassificationContentMarkingFooterShapeIds">3,4,5</meta:user-defined>
    <meta:user-defined meta:name="ClassificationContentMarkingFooterText">Informação Restrita - Conforme Política de Segurança Rox - NSI-02 - Item 3.4</meta:user-defined>
    <meta:user-defined meta:name="ContentTypeId">0x010100F798DDC1082EA6458ECA089A09F67D1C</meta:user-defined>
    <meta:user-defined meta:name="MSIP_Label_12b94770-2b64-4a6c-b1c2-957ca7988cf4_ActionId" meta:value-type="string">df5e9f54-7544-4449-80be-0846c8362118</meta:user-defined>
    <meta:user-defined meta:name="MSIP_Label_12b94770-2b64-4a6c-b1c2-957ca7988cf4_ContentBits" meta:value-type="string">2</meta:user-defined>
    <meta:user-defined meta:name="MSIP_Label_12b94770-2b64-4a6c-b1c2-957ca7988cf4_Enabled" meta:value-type="string">true</meta:user-defined>
    <meta:user-defined meta:name="MSIP_Label_12b94770-2b64-4a6c-b1c2-957ca7988cf4_Method" meta:value-type="string">Standard</meta:user-defined>
    <meta:user-defined meta:name="MSIP_Label_12b94770-2b64-4a6c-b1c2-957ca7988cf4_Name" meta:value-type="string">Rótulo Restrita</meta:user-defined>
    <meta:user-defined meta:name="MSIP_Label_12b94770-2b64-4a6c-b1c2-957ca7988cf4_SetDate" meta:value-type="string">2023-05-19T13:31:42Z</meta:user-defined>
    <meta:user-defined meta:name="MSIP_Label_12b94770-2b64-4a6c-b1c2-957ca7988cf4_SiteId" meta:value-type="string">9393d4f5-abb2-4ef6-915d-f3ecf34d4125</meta:user-defined>
    <meta:user-defined meta:name="MediaServiceImageTags" meta:value-type="string">MediaServiceImageTags</meta:user-defined>
  </office:meta>
</office:document-meta>
</file>